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znalostni_baze:prezentace"/><text:bookmark-start text:name="__RefHeading___working_group_meeting_outputs_presentations_and_results_of_comment_procedures_1"/><text:bookmark-start text:name="working_group_meeting_outputs_presentations_and_results_of_comment_procedures"/>Working Group Meeting Outputs, Presentations and Results of Comment Procedures<text:bookmark-end text:name="__RefHeading___working_group_meeting_outputs_presentations_and_results_of_comment_procedures_1"/><text:bookmark-end text:name="working_group_meeting_outputs_presentations_and_results_of_comment_procedur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9T13::05:53</meta:creation-date>
    <dc:creator>Generated</dc:creator>
    <dc:date>2026-08-29T13::05:53</dc:date>
    <dc:language>en-US</dc:language>
    <meta:editing-cycles>1</meta:editing-cycles>
    <meta:editing-duration>PT0S</meta:editing-duration>
    <dc:title>en:znalostni_baze:prezentace</dc:title>
  </office:meta>
</office:document-meta>
</file>